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autolaadkraan van 1 september t/m 2 september 2026 aan Dravikstraat 8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Dravikstraat 8 in Geldrop</text:p>
            <text:p text:style-name="common-al">Verzenddatum besluit : 22 juli 2026</text:p>
            <text:p text:style-name="common-al">Omschrijving : Plaatsen van een autolaadkraan van 1 september t/m 2 september van 8.00 uur tot 13.00 uur.</text:p>
            <text:p text:style-name="common-al">Zaaknummer : 3788068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823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788068</meta:user-defined>
    <dc:language>nl</dc:language>
    <meta:user-defined meta:name="OVERHEIDop.locatietype/OVERHEIDop.gebiedsmarkering">Adres</meta:user-defined>
    <meta:user-defined meta:name="DC.title">Toestemming voor het plaatsen van een autolaadkraan van 1 september t/m 2 september 2026 aan Dravikstraat 8 te Geldro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352</meta:user-defined>
    <meta:user-defined meta:name="OVERHEIDop.GmbID/DC.identifier">gmb-2026-382352</meta:user-defined>
    <meta:user-defined meta:name="OVERHEIDop.versieInformatie"/>
  </office:meta>
</office:document-meta>
</file>