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schrijving LRK van Gastouderbureau Domino, locatie Groes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 en Dal heeft Gastouderbureau Domino, op het adres Bredeweg 68 te Groesbeek, per 1 augustus 2026 uitgeschreven uit het Landelijk Register Kinderopvang (LRK).</text:p>
            <text:p text:style-name="common-al">De gemeente heeft dit besluit genomen, omdat het gastouderbureau het verzoek heeft gedaan zich uit te schrijven. </text:p>
            <text:p text:style-name="common-al">Op dit moment zijn geen gastouders aangesloten bij dit gastouderbureau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erg en Dal, 6 augustus 2026</text:span>
            <text:span text:style-name="datum"/>
          </text:p>
          </text:section>
          <text:section text:name="ondertekening_id1-3-2-2-2">
            <text:p><text:span text:style-name="functie">College van burgemeester en wethouders van de gemeente Berg en Dal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8234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Berg en Dal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Onderwijs en wetenschap | Organisatie en beleid</meta:user-defined>
    <meta:user-defined meta:name="OVERHEIDop.Rubriek/DC.type">andere voorlichtingsinformatie</meta:user-defined>
    <meta:user-defined meta:name="OVERHEIDop.referentienummer">5399026 Djuma</meta:user-defined>
    <meta:user-defined meta:name="DCTERMS.abstract">De gemeente Berg en Dal heeft Gastouderbureau Domino te Groesbeek per 1 augustus 2026 uitgeschreven uit het Landelijk Register Kinderopvang (LRK).</meta:user-defined>
    <dc:language>nl</dc:language>
    <meta:user-defined meta:name="OVERHEIDop.locatietype/OVERHEIDop.gebiedsmarkering">Gemeente</meta:user-defined>
    <meta:user-defined meta:name="DC.title">Uitschrijving LRK van Gastouderbureau Domino, locatie Groesbe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49</meta:user-defined>
    <meta:user-defined meta:name="OVERHEIDop.GmbID/DC.identifier">gmb-2026-382349</meta:user-defined>
    <meta:user-defined meta:name="OVERHEIDop.versieInformatie"/>
  </office:meta>
</office:document-meta>
</file>