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container van 8 augustus 2026 tot en met 8 september 2026 ter hoogt van Zwaansvliet 5, 1462NE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een aanvraag vergunning voor plaatsen container van 8 augustus 2026 tot en met 8 september 2026 ter hoogt van Zwaansvliet 5, 1462NE Middenbeemster ontvangen. De aanvraag is geregistreerd onder zaaknummer Z2026-00003290. Dit is aangevraagd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23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90</meta:user-defined>
    <meta:user-defined meta:name="DCTERMS.abstract">Betreft: aanvraag op locatie Zwaansvliet 5, 1462NE Midden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plaatsen container van 8 augustus 2026 tot en met 8 september 2026 ter hoogt van Zwaansvliet 5, 1462NE Middenbeemst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48</meta:user-defined>
    <meta:user-defined meta:name="OVERHEIDop.GmbID/DC.identifier">gmb-2026-382348</meta:user-defined>
    <meta:user-defined meta:name="OVERHEIDop.versieInformatie"/>
  </office:meta>
</office:document-meta>
</file>