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eve Bikoplein 5-H 1092G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uitvoeren van funderingsherstel</text:p>
            <text:p text:style-name="common-al">Zaakadres: Steve Bikoplein 5-H 1092GM Amsterdam</text:p>
            <text:p text:style-name="common-al">Datum ontvangst: 03-07-2026</text:p>
            <text:p text:style-name="common-al">Zaaknummer: Z2026-029537</text:p>
            <text:p text:style-name="common-al">DSO-nummer: 202607030153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34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537</meta:user-defined>
    <meta:user-defined meta:name="DCTERMS.abstract">uitvoeren van funderingsherst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eve Bikoplein 5-H 1092GM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42</meta:user-defined>
    <meta:user-defined meta:name="OVERHEIDop.GmbID/DC.identifier">gmb-2026-382342</meta:user-defined>
    <meta:user-defined meta:name="OVERHEIDop.versieInformatie"/>
  </office:meta>
</office:document-meta>
</file>