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APV ontheffing: 10 augustus 2026 verleend ter hoogte van Bolwerk 14, 16, 18 en een gedeelte van parkeerplaats De Wierde te Appinge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PV ontheffing: </text:span>verleend</text:p>
            <text:p text:style-name="common-al">Beslisdatum: 10 augustus 2026</text:p>
            <text:p text:style-name="common-al">Omschrijving: het plaatsen van een container, bouwkeet, steiger, opslagruimte, bouwschutting</text:p>
            <text:p text:style-name="common-al">Locatie: ter hoogte van Bolwerk 14, 16, 18 en een gedeelte van parkeerplaats De Wierde te Appingedam</text:p>
            <text:p text:style-name="common-al">Zaaknummer: Z2026-00002993</text:p>
            <text:p text:style-name="common-al">
            <text:span text:style-name="nadrukvet">Informatie</text:span>
          </text:p>
            <text:p text:style-name="common-al">Voor meer informatie kunt u contact opnemen met de gemeente Eemsdelta via telefoonnummer 14 0596 of per e-mail gemeente@eemsdelta.nl.</text:p>
            <text:p text:style-name="common-al">
            <text:span text:style-name="nadrukvet">
              <text:span text:style-name="nadrukcur">Bent u het niet eens met een vergunning/ontheffing?</text:span>
            </text:span>
          </text:p>
            <text:p text:style-name="last-al">
            <text:span text:style-name="nadrukcur">Tegen een aanvraag kunt u geen bezwaar maken. Dat kan pas als de vergunning/ontheffing is verleend. Doe dit binnen 6 weken na datum van verzending. Vermeld in uw brief tegen welke vergunning/ontheffing u bezwaar maakt en leg duidelijk uit waarom u het er niet mee eens bent. Stuur uw bezwaar naar: het college van B&amp;W, Postbus 15, 9900 AA Appingedam.</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23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93</meta:user-defined>
    <meta:user-defined meta:name="DCTERMS.abstract">APV ontheffing: 10 augustus 2026 verleend voor het plaatsen van een container, bouwkeet, steiger, opslagruimte, bouwschutting op de locatie ter hoogte van Bolwerk 14, 16, 18 en een gedeelte van parkeerplaats De Wierde te Appingedam</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Kennisgeving besluit APV ontheffing: 10 augustus 2026 verleend ter hoogte van Bolwerk 14, 16, 18 en een gedeelte van parkeerplaats De Wierde te Appingedam</meta:user-defined>
    <meta:user-defined meta:name="DCTERMS.W3CDTF/DCTERMS.available">2026-08-13</meta:user-defined>
    <meta:user-defined meta:name="DCTERMS.W3CDTF/OVERHEIDop.jaargang">2026</meta:user-defined>
    <meta:user-defined meta:name="OVERHEIDop.publicationIssue">382340</meta:user-defined>
    <meta:user-defined meta:name="OVERHEIDop.GmbID/DC.identifier">gmb-2026-382340</meta:user-defined>
    <meta:user-defined meta:name="OVERHEIDop.versieInformatie"/>
  </office:meta>
</office:document-meta>
</file>