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wijzigen van een inrit, De Leenkamer 23, 7271 ZC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is een aanvraag ontvangen voor het wijzigen van een inrit op locatie De Leenkamer 23, 7271 ZC Borculo. De aanvraag is geregistreerd onder zaaknummer Z2026-00001461. De aanvraag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23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61</meta:user-defined>
    <meta:user-defined meta:name="DCTERMS.abstract">Betreft: Aanvraag op locatie De Leenkamer 23, 7271ZC Borculo</meta:user-defined>
    <dc:language>nl</dc:language>
    <meta:user-defined meta:name="OVERHEIDop.locatietype/OVERHEIDop.gebiedsmarkering">Vlak</meta:user-defined>
    <meta:user-defined meta:name="DC.title">Aanvraag vergunning voor wijzigen van een inrit, De Leenkamer 23, 7271 ZC Borcu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7</meta:user-defined>
    <meta:user-defined meta:name="OVERHEIDop.GmbID/DC.identifier">gmb-2026-382337</meta:user-defined>
    <meta:user-defined meta:name="OVERHEIDop.versieInformatie"/>
  </office:meta>
</office:document-meta>
</file>