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5929, Generaal Bentinckstraat 48 5623GX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5929 </text:p>
            <text:p text:style-name="common-al"> Omschrijving: legalisatie kamerverhuur van 5 naar 7 kamers d.m.v. aanbouw en plaatsen dakkapel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Generaal Bentinckstraat 48 5623GX Eindhoven</text:p>
              </text:list-item>
            </text:list>
            <text:p text:style-name="common-al"> Soort aanvraag: Binnenplanse omgevingsplanactiviteit, Bouwactiviteit (bouwtechnisch deel), Bouwactiviteit (ruimtelijk deel)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233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3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3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5929</meta:user-defined>
    <meta:user-defined meta:name="DCTERMS.abstract">legalisatie kamerverhuur van 5 naar 7 kamers d.m.v. aanbouw en plaatsen dakkap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ing termijn omgevingsvergunning: EHV-ZP2026-005929, Generaal Bentinckstraat 48 5623GX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35</meta:user-defined>
    <meta:user-defined meta:name="OVERHEIDop.GmbID/DC.identifier">gmb-2026-382335</meta:user-defined>
    <meta:user-defined meta:name="OVERHEIDop.versieInformatie"/>
  </office:meta>
</office:document-meta>
</file>