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uitbreiden van labruimte in de Q3 hal van Delft Circuits aan Schieweg 15F 2627AN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chieweg 15F 2627AN Delft | het uitbreiden van labruimte in de Q3 hal van Delft Circuits | 06-08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760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8233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3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760</meta:user-defined>
    <meta:user-defined meta:name="DCTERMS.abstract">Kabeldistrict | Delft Circuits Q3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uitbreiden van labruimte in de Q3 hal van Delft Circuits aan Schieweg 15F 2627AN Delf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34</meta:user-defined>
    <meta:user-defined meta:name="OVERHEIDop.GmbID/DC.identifier">gmb-2026-382334</meta:user-defined>
    <meta:user-defined meta:name="OVERHEIDop.versieInformatie"/>
  </office:meta>
</office:document-meta>
</file>