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het houden van de Classic Gelderlandrit/Nico's rit Rally op 19 september 2026 aan Staringlaan 1 te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klaring van geen bezwaar</text:p>
            <text:p text:style-name="last-al">
            <text:span text:style-name="nadrukvet">Omschrijving </text:span>
          </text:p>
            <text:list text:style-name="id1-3-2-1-1-3">
              <text:list-item text:style-override="id1-3-2-1-1-3-1">
                <text:number>•</text:number>
                <text:p text:style-name="al">3 augustus 2026 Staringlaan 1: Classic Gelderlandrit/Nico's rit Rally zaterdag 19 september 2026 van 9.00 tot 17.00 uur route start en eindigt bij De Heerlickheijd van Ermelo 3852 LA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823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rmelo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klaring van geen bezwaar voor het houden van de Classic Gelderlandrit/Nico's rit Rally op 19 september 2026 aan Staringlaan 1 te Erme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21</meta:user-defined>
    <meta:user-defined meta:name="OVERHEIDop.GmbID/DC.identifier">gmb-2026-382321</meta:user-defined>
    <meta:user-defined meta:name="OVERHEIDop.versieInformatie"/>
  </office:meta>
</office:document-meta>
</file>