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bdis van Thornstraat 33 Het realiseren van berging en toevoegen 2e inrit aan Abdis van Thornstraat 33, 4901 Z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Abdis van Thornstraat 33, 4901 ZA Oosterhout,</text:span> Abdis van Thornstraat 33 Het realiseren van berging en toevoegen 2e inrit (1102965 ontvangen 03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96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23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965</meta:user-defined>
    <dc:language>nl</dc:language>
    <meta:user-defined meta:name="OVERHEIDop.locatietype/OVERHEIDop.gebiedsmarkering">Punt</meta:user-defined>
    <meta:user-defined meta:name="DC.title">Aanvraag vergunning voor Abdis van Thornstraat 33 Het realiseren van berging en toevoegen 2e inrit aan Abdis van Thornstraat 33, 4901 ZA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2316</meta:user-defined>
    <meta:user-defined meta:name="OVERHEIDop.GmbID/DC.identifier">gmb-2026-382316</meta:user-defined>
    <meta:user-defined meta:name="OVERHEIDop.versieInformatie"/>
  </office:meta>
</office:document-meta>
</file>