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plaatsen van twee dakkapellen aan de zijkant van de woning, Vogelzand 3235 1788MC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Vogelzand 3235 1788MC Julianadorp, plaatsen van twee dakkapellen aan de zijkant van de woning</text:p>
            <text:p text:style-name="common-al">Datum ontvangst: 07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823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15</meta:user-defined>
    <meta:user-defined meta:name="DCTERMS.abstract">plaatsen van twee dakkapellen aan de zijkant van de woning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Gemeente Den Helder, verzoek om omgevingsvergunning, plaatsen van twee dakkapellen aan de zijkant van de woning, Vogelzand 3235 1788MC Julianador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14</meta:user-defined>
    <meta:user-defined meta:name="OVERHEIDop.GmbID/DC.identifier">gmb-2026-382314</meta:user-defined>
    <meta:user-defined meta:name="OVERHEIDop.versieInformatie"/>
  </office:meta>
</office:document-meta>
</file>