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Buurtbarbecue Van Baerstraat Apeldoorn d.d. 5 september 2026</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07-08-2026</text:p>
            <text:p text:style-name="common-al">Omschrijving: Buurtfeest Van Baerstraat</text:p>
            <text:p text:style-name="common-al">Locatie: Van Baerstraat 52, 7323 XP Apeldoorn</text:p>
            <text:p text:style-name="common-al">Zaaknummer: 02006348171</text:p>
            <text:p text:style-name="common-al">Datum evenement: 5 september 2026</text:p>
            <text:p text:style-name="last-al">Tijdstip evenement: van 15:00 uur tot 00: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231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1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1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48171</meta:user-defined>
    <dc:language>nl</dc:language>
    <meta:user-defined meta:name="OVERHEIDop.locatietype/OVERHEIDop.gebiedsmarkering">Punt</meta:user-defined>
    <meta:user-defined meta:name="DC.title">Aanvraag evenementenvergunning Buurtbarbecue Van Baerstraat Apeldoorn d.d. 5 september 2026</meta:user-defined>
    <meta:user-defined meta:name="DCTERMS.W3CDTF/DCTERMS.available">2026-08-12</meta:user-defined>
    <meta:user-defined meta:name="DCTERMS.W3CDTF/OVERHEIDop.jaargang">2026</meta:user-defined>
    <meta:user-defined meta:name="OVERHEIDop.publicationIssue">382311</meta:user-defined>
    <meta:user-defined meta:name="OVERHEIDop.GmbID/DC.identifier">gmb-2026-382311</meta:user-defined>
    <meta:user-defined meta:name="OVERHEIDop.versieInformatie"/>
  </office:meta>
</office:document-meta>
</file>