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rwei 70 A, 8508 RG Delfstrahuizen: verleende omgevingsvergunning wijzigen van de achtergevel. (Z.8930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Marwei 70 A, 8508 RG Delfstrahuizen reguliere procedure</text:span>
          </text:p>
            <text:p text:style-name="common-al">Op 6 augustus 2026 is een omgevingsvergunning verleend voor de Marwei 70 A, 8508 RG Delfstrahuizen. De vergunning omvat het wijzigen van de achtergevel.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23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893077</meta:user-defined>
    <dc:language>nl</dc:language>
    <meta:user-defined meta:name="OVERHEIDop.locatietype/OVERHEIDop.gebiedsmarkering">Punt</meta:user-defined>
    <meta:user-defined meta:name="DC.title">Marwei 70 A, 8508 RG Delfstrahuizen: verleende omgevingsvergunning wijzigen van de achtergevel. (Z.893077)</meta:user-defined>
    <meta:user-defined meta:name="DCTERMS.W3CDTF/DCTERMS.available">2026-08-12</meta:user-defined>
    <meta:user-defined meta:name="DCTERMS.W3CDTF/OVERHEIDop.jaargang">2026</meta:user-defined>
    <meta:user-defined meta:name="OVERHEIDop.publicationIssue">382308</meta:user-defined>
    <meta:user-defined meta:name="OVERHEIDop.GmbID/DC.identifier">gmb-2026-382308</meta:user-defined>
    <meta:user-defined meta:name="OVERHEIDop.versieInformatie"/>
  </office:meta>
</office:document-meta>
</file>