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voor het kappen van 3 populieren aan Tolweg 14 te Erme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trekken aanvraag op verzoek aanvrager</text:p>
            <text:p text:style-name="last-al">
            <text:span text:style-name="nadrukvet">Omschrijving </text:span>
          </text:p>
            <text:list text:style-name="id1-3-2-1-1-3">
              <text:list-item text:style-override="id1-3-2-1-1-3-1">
                <text:number>•</text:number>
                <text:p text:style-name="al">4 augustus 2026 Tolweg 14: kappen 3 populieren 3851 SK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8230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0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0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r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Ingetrokken aanvraag voor het kappen van 3 populieren aan Tolweg 14 te Ermelo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07</meta:user-defined>
    <meta:user-defined meta:name="OVERHEIDop.GmbID/DC.identifier">gmb-2026-382307</meta:user-defined>
    <meta:user-defined meta:name="OVERHEIDop.versieInformatie"/>
  </office:meta>
</office:document-meta>
</file>