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Akker 12, 4307CD Oosterland    - het verbouwen en uitbreiden van een wonin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verbouwen en uitbreiden van een woningZaaknummer: 1724976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8230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5134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Akker 12, 4307CD Oosterland    - het verbouwen en uitbreiden van een woningAanvraa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04</meta:user-defined>
    <meta:user-defined meta:name="OVERHEIDop.GmbID/DC.identifier">gmb-2026-382304</meta:user-defined>
    <meta:user-defined meta:name="OVERHEIDop.versieInformatie"/>
  </office:meta>
</office:document-meta>
</file>