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aanvraag omgevingsvergunning, het plaatsen van een mantelzorgunit , Mounehoek 42, Gary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ytsjerksteradiel heeft een omgevingsvergunning ontvangen voor het plaatsen van een mantelzorgunit , Mounehoek 42, Garyp</text:p>
            <text:p text:style-name="common-al">Zaaknummer: TZ2026-001891</text:p>
            <text:p text:style-name="common-al">Zaakadres: Mounehoek 42, Garyp</text:p>
            <text:p text:style-name="common-al">Omschrijving: het plaatsen van een mantelzorgunit </text:p>
            <text:p text:style-name="common-al">Datum ontvangst: 09-08-2026</text:p>
            <text:p text:style-name="last-al">Belanghebbenden kunnen hier kennis van nemen. Bezwaren kunnen pas op basis 
van een volgende publicatie worden ingediend. De aanvragen zijn digitaal beschikb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8229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9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9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Z2026-001891</meta:user-defined>
    <meta:user-defined meta:name="DCTERMS.abstract">het plaatsen van een mantelzorgunit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Tytsjerksteradiel - ontvangen aanvraag omgevingsvergunning, het plaatsen van een mantelzorgunit , Mounehoek 42, Garyp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93</meta:user-defined>
    <meta:user-defined meta:name="OVERHEIDop.GmbID/DC.identifier">gmb-2026-382293</meta:user-defined>
    <meta:user-defined meta:name="OVERHEIDop.versieInformatie"/>
  </office:meta>
</office:document-meta>
</file>