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8 augustus 2026 op de locatie Van Eesterenplein 134 te Dordrecht zaaknummer 90036945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8 augustus 2026 op de locatie Van Eesterenplein 134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22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8 augustus 2026 op de locatie Van Eesterenplein 134 te Dordrecht zaaknummer 900369458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92</meta:user-defined>
    <meta:user-defined meta:name="OVERHEIDop.GmbID/DC.identifier">gmb-2026-382292</meta:user-defined>
    <meta:user-defined meta:name="OVERHEIDop.versieInformatie"/>
  </office:meta>
</office:document-meta>
</file>