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wijzigen naar woonbestemming- afwijking van bestemmingsplan Quarleshavenstraat 31 4339 BW Nieuw- en Sint Joosland</text:p>
      <text:section text:name="zakelijke-mededeling_id1-3-2" text:style-name="zakelijke-mededeling">
        <text:section text:name="zakelijke-mededeling-tekst_id1-3-2-1" text:style-name="zakelijke-mededeling-tekst">
          <text:section text:name="tekst_id1-3-2-1-1" text:style-name="tekst">
            <text:p text:style-name="common-al">Zaaknummer: <text:span text:style-name="nadrukvet">06871138916</text:span></text:p>
            <text:p text:style-name="common-al">
            
          </text:p>
            <text:p text:style-name="common-al">Burgemeester en wethouders van de gemeente Middelburg hebben een omgevingsvergunning verleend voor een buitenplanse omgevingsplanactiviteit. De gemeente Middelburg geeft hiermee toestemming voor het <text:span text:style-name="nadrukvet">wijzigen naar woonbestemming- afwijking van bestemmingsplan </text:span>aan <text:span text:style-name="nadrukvet">Quarleshavenstraat 31 4339 BW Nieuw- en Sint Joosland.</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22 september 2026<text:span text:style-name="nadrukvet"/>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229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9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9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38916</meta:user-defined>
    <dc:language>nl</dc:language>
    <meta:user-defined meta:name="DC.title">Toestemming voor wijzigen naar woonbestemming- afwijking van bestemmingsplan Quarleshavenstraat 31 4339 BW Nieuw- en Sint Joosland</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8505</meta:user-defined>
    <meta:user-defined meta:name="OVERHEIDop.publicationIssue">382291</meta:user-defined>
    <meta:user-defined meta:name="OVERHEIDop.GmbID/DC.identifier">gmb-2026-382291</meta:user-defined>
    <meta:user-defined meta:name="OVERHEIDop.versieInformatie"/>
  </office:meta>
</office:document-meta>
</file>