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ingediende aanvraag omgevingsvergunning - Gooyer Wetering kadastraal perceel 1687 sectie C te Driebergen-Rijsenburg, het uitbreiden van de Wadi aan de Gooyer Wetering (RX2026-00001990, 7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aanvraag voor een omgevingsvergunning hebben ontvangen:</text:p>
            <text:p text:style-name="common-al">Gooyer Wetering kadastraal perceel 1687 sectie C te Driebergen-Rijsenburg, het uitbreiden van de Wadi aan de Gooyer Wetering (RX2026-00001990, 7 augustus 2026)</text:p>
            <text:p text:style-name="last-al">De bovenstaande bekendmaking houdt in dat deze aanvragen zijn ingediend. Deze aanvragen worden niet fysiek ter inzage gelegd in het Cultuurhuis in Doorn. Voor inzage in de stukken kunt u contact opnemen met de gemeente Utrechtse Heuvelrug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8228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8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8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RX2026-00001990</meta:user-defined>
    <meta:user-defined meta:name="DCTERMS.abstract">Gooyer Wetering kadastraal perceel 1687 sectie C te Driebergen-Rijsenburg, het uitbreiden van de Wadi aan de Gooyer Wetering (RX2026-00001990, 7 augustus 2026)</meta:user-defined>
    <dc:language>nl</dc:language>
    <meta:user-defined meta:name="OVERHEIDop.locatietype/OVERHEIDop.gebiedsmarkering">Vlak</meta:user-defined>
    <meta:user-defined meta:name="DC.title">Gemeente Utrechtse Heuvelrug, ingediende aanvraag omgevingsvergunning - Gooyer Wetering kadastraal perceel 1687 sectie C te Driebergen-Rijsenburg, het uitbreiden van de Wadi aan de Gooyer Wetering (RX2026-00001990, 7 augustus 2026)</meta:user-defined>
    <meta:user-defined meta:name="DCTERMS.W3CDTF/DCTERMS.available">2026-08-12</meta:user-defined>
    <meta:user-defined meta:name="DCTERMS.W3CDTF/OVERHEIDop.jaargang">2026</meta:user-defined>
    <meta:user-defined meta:name="OVERHEIDop.publicationIssue">382286</meta:user-defined>
    <meta:user-defined meta:name="OVERHEIDop.GmbID/DC.identifier">gmb-2026-382286</meta:user-defined>
    <meta:user-defined meta:name="OVERHEIDop.versieInformatie"/>
  </office:meta>
</office:document-meta>
</file>