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erenweg 11, 8513 CL Ouwsterhaule: Verlenging beslistermijn aangevraagde omgevingsvergunning plaatsen van een dakkapel op de achterzijde. (Z.90370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nging beslistermijn aangevraagde omgevingsvergunning Heerenweg 11, 8513 CL Ouwsterhaule </text:span>
          </text:p>
            <text:p text:style-name="common-al">Op 07-08-2026 heeft de gemeente de beslistermijn voor een aangevraagde omgevingsvergunning voor de Heerenweg 11, 8513 CL Ouwsterhaule verlengd met maximaal zes weken. De uiterste datum waarop de gemeente een besluit moet nemen is nu 29-09-2026. De aanvraag betreft het plaatsen van een dakkapel op de achterzijde. </text:p>
            <text:p text:style-name="common-al">
            
          </text:p>
            <text:p text:style-name="common-al">Tegen een besluit tot het verlengen van de beslistermijn is in beginsel geen bezwaar of beroep mogelijk, tenzij deze beslissing de belanghebbende los van het voor te bereiden besluit rechtstreeks in zijn belang</text:p>
            <text:p text:style-name="common-al">treft (artikel 6.3 Algemene wet bestuursrecht).</text:p>
            <text:p text:style-name="common-al">
            
          </text:p>
            <text:p text:style-name="common-al">
            <text:span text:style-name="nadrukvet">Nadere informatie</text:span>
          </text:p>
            <text:p text:style-name="last-al">Voor meer informatie kunt u de gemeente bellen op telefoonnummer 14 05 1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8227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7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7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903700</meta:user-defined>
    <dc:language>nl</dc:language>
    <meta:user-defined meta:name="OVERHEIDop.locatietype/OVERHEIDop.gebiedsmarkering">Punt</meta:user-defined>
    <meta:user-defined meta:name="DC.title">Heerenweg 11, 8513 CL Ouwsterhaule: Verlenging beslistermijn aangevraagde omgevingsvergunning plaatsen van een dakkapel op de achterzijde. (Z.903700)</meta:user-defined>
    <meta:user-defined meta:name="DCTERMS.W3CDTF/DCTERMS.available">2026-08-12</meta:user-defined>
    <meta:user-defined meta:name="DCTERMS.W3CDTF/OVERHEIDop.jaargang">2026</meta:user-defined>
    <meta:user-defined meta:name="OVERHEIDop.publicationIssue">382279</meta:user-defined>
    <meta:user-defined meta:name="OVERHEIDop.GmbID/DC.identifier">gmb-2026-382279</meta:user-defined>
    <meta:user-defined meta:name="OVERHEIDop.versieInformatie"/>
  </office:meta>
</office:document-meta>
</file>