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t String 7 0019, 8511 AB Goingarijp: Verlenging beslistermijn aangevraagde omgevingsvergunning vergroten van de recreatiewoning. (Z.9035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It String 7 0019, 8511 AB Goingarijp </text:span>
          </text:p>
            <text:p text:style-name="common-al">Op 07-08-2026 heeft de gemeente de beslistermijn voor een aangevraagde omgevingsvergunning voor de It String 7 0019, 8511 AB Goingarijp verlengd met maximaal zes weken. De uiterste datum waarop de gemeente een besluit moet nemen is nu 29-09-2026. De aanvraag betreft het vergroten van de recreatiewoning.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22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3540</meta:user-defined>
    <dc:language>nl</dc:language>
    <meta:user-defined meta:name="OVERHEIDop.locatietype/OVERHEIDop.gebiedsmarkering">Punt</meta:user-defined>
    <meta:user-defined meta:name="DC.title">It String 7 0019, 8511 AB Goingarijp: Verlenging beslistermijn aangevraagde omgevingsvergunning vergroten van de recreatiewoning. (Z.903540)</meta:user-defined>
    <meta:user-defined meta:name="DCTERMS.W3CDTF/DCTERMS.available">2026-08-12</meta:user-defined>
    <meta:user-defined meta:name="DCTERMS.W3CDTF/OVERHEIDop.jaargang">2026</meta:user-defined>
    <meta:user-defined meta:name="OVERHEIDop.publicationIssue">382278</meta:user-defined>
    <meta:user-defined meta:name="OVERHEIDop.GmbID/DC.identifier">gmb-2026-382278</meta:user-defined>
    <meta:user-defined meta:name="OVERHEIDop.versieInformatie"/>
  </office:meta>
</office:document-meta>
</file>