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Lidewijdestraat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5 augustus 2026 van een melding zoals bedoeld in hoofdstuk 4 van het Besluit activiteiten leefomgeving (Bal). De melding betreft het toepassen van 240 m³ grond t.b.v. rioolwerkzaamheden in de woonwijk Laakkwartier West. De locatie betreft <text:span text:style-name="nadrukvet">Lidewijdestraat (onderdeel van Rioolproject Laakkwartier West Rosseelstraat) te Den Haag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9570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27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240 m³ grond </meta:user-defined>
    <dc:language>nl</dc:language>
    <meta:user-defined meta:name="OVERHEIDop.locatietype/OVERHEIDop.gebiedsmarkering">Weg</meta:user-defined>
    <meta:user-defined meta:name="DC.title">Kennisgeving melding milieubelastende activiteit(en), Lidewijdestraat te Den Haa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75</meta:user-defined>
    <meta:user-defined meta:name="OVERHEIDop.GmbID/DC.identifier">gmb-2026-382275</meta:user-defined>
    <meta:user-defined meta:name="OVERHEIDop.versieInformatie"/>
  </office:meta>
</office:document-meta>
</file>