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rt Knolweg 1, 8501 MH Joure: aanvraag omgevingsvergunning voor het wijzigen van de gevel en de entree. (Z.90986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8-2026 is een omgevingsvergunning aangevraagd voor deze locatie. De aanvraag omvat het wijzigen van de gevel en de entre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227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09862</meta:user-defined>
    <dc:language>nl</dc:language>
    <meta:user-defined meta:name="OVERHEIDop.locatietype/OVERHEIDop.gebiedsmarkering">Punt</meta:user-defined>
    <meta:user-defined meta:name="DC.title">Geert Knolweg 1, 8501 MH Joure: aanvraag omgevingsvergunning voor het wijzigen van de gevel en de entree. (Z.909862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72</meta:user-defined>
    <meta:user-defined meta:name="OVERHEIDop.GmbID/DC.identifier">gmb-2026-382272</meta:user-defined>
    <meta:user-defined meta:name="OVERHEIDop.versieInformatie"/>
  </office:meta>
</office:document-meta>
</file>