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tijdelijk afwijken van het gebruik (4 jaar) en het verharden van de weg aan Boslaan, Benthuiz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tijdelijk afwijken van het gebruik (4 jaar) en het verharden van de weg aan Boslaan, Benthuizen, geregistreerd onder nr. 04843913790.</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7-06-2026. De gemeente neemt daarover waarschijnlijk voor 23-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22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13790</meta:user-defined>
    <meta:user-defined meta:name="DCTERMS.abstract">Verlenging beslistermijn voor  het tijdelijk afwijken van het gebruik (4 jaar) en het verharden van de weg aan Boslaan, Benthuizen</meta:user-defined>
    <dc:language>nl</dc:language>
    <meta:user-defined meta:name="OVERHEIDop.locatietype/OVERHEIDop.gebiedsmarkering">Vlak</meta:user-defined>
    <meta:user-defined meta:name="DC.title">Verlenging beslistermijn voor  het tijdelijk afwijken van het gebruik (4 jaar) en het verharden van de weg aan Boslaan, Benthuizen</meta:user-defined>
    <meta:user-defined meta:name="DCTERMS.W3CDTF/DCTERMS.available">2026-08-12</meta:user-defined>
    <meta:user-defined meta:name="DCTERMS.W3CDTF/OVERHEIDop.jaargang">2026</meta:user-defined>
    <meta:user-defined meta:name="OVERHEIDop.publicationIssue">382269</meta:user-defined>
    <meta:user-defined meta:name="OVERHEIDop.GmbID/DC.identifier">gmb-2026-382269</meta:user-defined>
    <meta:user-defined meta:name="OVERHEIDop.versieInformatie"/>
  </office:meta>
</office:document-meta>
</file>