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ositieve weigering (vergunningvrij) voor het tijdelijk plaatsen van een mantelzorgwoning (10 jaar) aan Middelweg 3, 2391 NS Hazerswoude-Dorp</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06-08-2026 een omgevingsvergunning positief geweigerd (vergunningvrij). De gemeente geeft hiermee toestemming voor het tijdelijk plaatsen van een mantelzorgwoning (10 jaar) aan Middelweg 3, 2391 NS Hazerswoude-Dorp, geregistreerd onder nr. 04843869264.</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text:p>
            <text:p text:style-name="common-al">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8226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6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6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869264</meta:user-defined>
    <meta:user-defined meta:name="DCTERMS.abstract">Positieve weigering (vergunningvrij) voor het tijdelijk plaatsen van een mantelzorgwoning (10 jaar) aan Middelweg 3, 2391 NS Hazerswoude-Dorp</meta:user-defined>
    <dc:language>nl</dc:language>
    <meta:user-defined meta:name="OVERHEIDop.locatietype/OVERHEIDop.gebiedsmarkering">Punt</meta:user-defined>
    <meta:user-defined meta:name="DC.title">Positieve weigering (vergunningvrij) voor het tijdelijk plaatsen van een mantelzorgwoning (10 jaar) aan Middelweg 3, 2391 NS Hazerswoude-Dorp</meta:user-defined>
    <meta:user-defined meta:name="DCTERMS.W3CDTF/DCTERMS.available">2026-08-12</meta:user-defined>
    <meta:user-defined meta:name="DCTERMS.W3CDTF/OVERHEIDop.jaargang">2026</meta:user-defined>
    <meta:user-defined meta:name="OVERHEIDop.publicationIssue">382268</meta:user-defined>
    <meta:user-defined meta:name="OVERHEIDop.GmbID/DC.identifier">gmb-2026-382268</meta:user-defined>
    <meta:user-defined meta:name="OVERHEIDop.versieInformatie"/>
  </office:meta>
</office:document-meta>
</file>