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t Blyn 23, 8532 CJ Lemmer: aanvraag omgevingsvergunning voor het tijdelijk bewonen van het bijgebouw. (Z.910240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6-08-2026 is een omgevingsvergunning aangevraagd voor deze locatie. De aanvraag omvat het tijdelijk bewonen van het bijgebouw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De aanvraag ligt momenteel nog niet ter inzage, dit gebeurt pas als de gemeente een besluit heeft genomen op de aanvraag. Er kan hierom ook nog geen zienswijze of bezwaar- / beroepschrift worden ingediend. </text:p>
            <text:p text:style-name="common-al">
            
          </text:p>
            <text:p text:style-name="last-al">Op het moment dat er een besluit is genomen op deze aanvraag, dan zal dit in een afzonderlijke publicatie bekend worden gemaakt. Voor meer informatie of vragen, kunt u contact opnemen met de gemeente via het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38226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6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6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Fryske Mar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meta:user-defined meta:name="OVERHEIDop.referentienummer">Z.910240</meta:user-defined>
    <dc:language>nl</dc:language>
    <meta:user-defined meta:name="OVERHEIDop.locatietype/OVERHEIDop.gebiedsmarkering">Punt</meta:user-defined>
    <meta:user-defined meta:name="DC.title">It Blyn 23, 8532 CJ Lemmer: aanvraag omgevingsvergunning voor het tijdelijk bewonen van het bijgebouw. (Z.910240)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267</meta:user-defined>
    <meta:user-defined meta:name="OVERHEIDop.GmbID/DC.identifier">gmb-2026-382267</meta:user-defined>
    <meta:user-defined meta:name="OVERHEIDop.versieInformatie"/>
  </office:meta>
</office:document-meta>
</file>