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Allersmaweg 17, 9908PD Godlin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Eemsdelta een aanvraag ontvangen voor het kappen van twee bomen (i.v.m. verbouw dorpshuis) op de locatie Allersmaweg 17, 9908PD Godlinze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22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033</meta:user-defined>
    <meta:user-defined meta:name="DCTERMS.abstract">5 augustus 2026 voor het kappen van twee bomen op de locatie Allersmaweg 17, 9908PD Godlinze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Allersmaweg 17, 9908PD Godlinz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265</meta:user-defined>
    <meta:user-defined meta:name="OVERHEIDop.GmbID/DC.identifier">gmb-2026-382265</meta:user-defined>
    <meta:user-defined meta:name="OVERHEIDop.versieInformatie"/>
  </office:meta>
</office:document-meta>
</file>