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llingbuer 16, 8511 AJ Goingarijp: Verlenging beslistermijn aangevraagde omgevingsvergunning bouwen van een loods . (Z.9007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Ballingbuer 16, 8511 AJ Goingarijp </text:span>
          </text:p>
            <text:p text:style-name="common-al">Op 06-08-2026 heeft de gemeente de beslistermijn voor een aangevraagde omgevingsvergunning voor de Ballingbuer 16, 8511 AJ Goingarijp verlengd met maximaal zes weken. De uiterste datum waarop de gemeente een besluit moet nemen is nu 21-09-2026. De aanvraag betreft het bouwen van een loods .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2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0702</meta:user-defined>
    <dc:language>nl</dc:language>
    <meta:user-defined meta:name="OVERHEIDop.locatietype/OVERHEIDop.gebiedsmarkering">Punt</meta:user-defined>
    <meta:user-defined meta:name="DC.title">Ballingbuer 16, 8511 AJ Goingarijp: Verlenging beslistermijn aangevraagde omgevingsvergunning bouwen van een loods . (Z.900702)</meta:user-defined>
    <meta:user-defined meta:name="DCTERMS.W3CDTF/DCTERMS.available">2026-08-12</meta:user-defined>
    <meta:user-defined meta:name="DCTERMS.W3CDTF/OVERHEIDop.jaargang">2026</meta:user-defined>
    <meta:user-defined meta:name="OVERHEIDop.publicationIssue">382264</meta:user-defined>
    <meta:user-defined meta:name="OVERHEIDop.GmbID/DC.identifier">gmb-2026-382264</meta:user-defined>
    <meta:user-defined meta:name="OVERHEIDop.versieInformatie"/>
  </office:meta>
</office:document-meta>
</file>