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opmanweg 4, 8539 RT Echtenerbrug: Verlenging beslistermijn aangevraagde omgevingsvergunning herbouwen van de woning en loods. (Z.90207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nging beslistermijn aangevraagde omgevingsvergunning Koopmanweg 4, 8539 RT Echtenerbrug </text:span>
          </text:p>
            <text:p text:style-name="common-al">Op 06-08-2026 heeft de gemeente de beslistermijn voor een aangevraagde omgevingsvergunning voor de Koopmanweg 4, 8539 RT Echtenerbrug verlengd met maximaal zes weken. De uiterste datum waarop de gemeente een besluit moet nemen is nu 02-10-2026. De aanvraag betreft het herbouwen van de woning en loods. </text:p>
            <text:p text:style-name="common-al">
            
          </text:p>
            <text:p text:style-name="common-al">Tegen een besluit tot het verlengen van de beslistermijn is in beginsel geen bezwaar of beroep mogelijk, tenzij deze beslissing de belanghebbende los van het voor te bereiden besluit rechtstreeks in zijn belang</text:p>
            <text:p text:style-name="common-al">treft (artikel 6.3 Algemene wet bestuursrecht).</text:p>
            <text:p text:style-name="common-al">
            
          </text:p>
            <text:p text:style-name="common-al">
            <text:span text:style-name="nadrukvet">Nadere informatie</text:span>
          </text:p>
            <text:p text:style-name="last-al">Voor meer informatie kunt u de gemeente bellen op telefoonnummer 14 05 1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26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6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2074</meta:user-defined>
    <dc:language>nl</dc:language>
    <meta:user-defined meta:name="OVERHEIDop.locatietype/OVERHEIDop.gebiedsmarkering">Punt</meta:user-defined>
    <meta:user-defined meta:name="DC.title">Koopmanweg 4, 8539 RT Echtenerbrug: Verlenging beslistermijn aangevraagde omgevingsvergunning herbouwen van de woning en loods. (Z.902074)</meta:user-defined>
    <meta:user-defined meta:name="DCTERMS.W3CDTF/DCTERMS.available">2026-08-12</meta:user-defined>
    <meta:user-defined meta:name="DCTERMS.W3CDTF/OVERHEIDop.jaargang">2026</meta:user-defined>
    <meta:user-defined meta:name="OVERHEIDop.publicationIssue">382263</meta:user-defined>
    <meta:user-defined meta:name="OVERHEIDop.GmbID/DC.identifier">gmb-2026-382263</meta:user-defined>
    <meta:user-defined meta:name="OVERHEIDop.versieInformatie"/>
  </office:meta>
</office:document-meta>
</file>