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lattedijk te Lemmer (Woudagemaal): aanvraag omgevingsvergunning voor het aanleggen van een struinpad en plaatsen van een vogelkijkwand. (Z.90929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7-2026 is een omgevingsvergunning aangevraagd voor deze locatie. De aanvraag omvat het aanleggen van een struinpad en plaatsen van een vogelkijkwan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2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09298</meta:user-defined>
    <dc:language>nl</dc:language>
    <meta:user-defined meta:name="OVERHEIDop.locatietype/OVERHEIDop.gebiedsmarkering">Lijn</meta:user-defined>
    <meta:user-defined meta:name="DC.title">Plattedijk te Lemmer (Woudagemaal): aanvraag omgevingsvergunning voor het aanleggen van een struinpad en plaatsen van een vogelkijkwand. (Z.909298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61</meta:user-defined>
    <meta:user-defined meta:name="OVERHEIDop.GmbID/DC.identifier">gmb-2026-382261</meta:user-defined>
    <meta:user-defined meta:name="OVERHEIDop.versieInformatie"/>
  </office:meta>
</office:document-meta>
</file>