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Oosterburen 2, 9991TX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msdelta een aanvraag ontvangen voor het bouwkundig versterken van het karakteristieke pand op de locatie Oosterburen 2, 9991TX Middelst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22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026</meta:user-defined>
    <meta:user-defined meta:name="DCTERMS.abstract">5 augustus 2026 voor het bouwkundig versterken van het karakteristieke pand op de locatie Oosterburen 2, 9991TX Middelstum.</meta:user-defined>
    <dc:language>nl</dc:language>
    <meta:user-defined meta:name="OVERHEIDop.locatietype/OVERHEIDop.gebiedsmarkering">Vlak</meta:user-defined>
    <meta:user-defined meta:name="DC.title">Kennisgeving ontvangst aanvraag omgevingsvergunning Oosterburen 2, 9991TX Middelst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258</meta:user-defined>
    <meta:user-defined meta:name="OVERHEIDop.GmbID/DC.identifier">gmb-2026-382258</meta:user-defined>
    <meta:user-defined meta:name="OVERHEIDop.versieInformatie"/>
  </office:meta>
</office:document-meta>
</file>