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Hollandiastraat 15 te Scharsterbrug: Afwijzing aanvraag en verleend maatwerkvoorschriften gelui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Besluit omgevingsvergunning</text:span>
            <text:span text:style-name="nadrukvet"> omgevingswet en maatwerkvoorschriften</text:span>
          </text:p>
            <text:p text:style-name="common-al">Afwijzing aanvraag en verleend maatwerkvoorschriften geluid</text:p>
            <text:p text:style-name="common-al">Betreft: Het gebruiken van een noodketel, gedurende de werkzaamheden voor het plaatsen van de e-boiler.</text:p>
            <text:p text:style-name="common-al">Locatie: Hollandiastraat 15 te Scharsterbrug, gemeente De Fryske Marren.</text:p>
            <text:p text:style-name="common-al">Het college van B&amp;W van de gemeente De Fryske Marren is van plan de aanvraag omgevingsvergunning af te wijzen en het besluit maatwerkvoorschriften geluid te verlenen onder kenmerk: 2026-FUMO-0120097.</text:p>
            <text:p text:style-name="common-al">Belanghebbenden kunnen binnen zes weken na de verzenddatum van het besluit bezwaar maken bij het college van burgemeester en wethouders van de gemeente De Fryske Marren.</text:p>
            <text:p text:style-name="common-al">Voor inlichtingen neemt u contact op met de FUMO, e-mail <text:a xlink:href="mailto:info@fumo.nl" xlink:type="simple">info@fumo.nl</text:a> of tel. 0566-75 03 00. Bezoekadres: J.W. de Visserwei 10, 9001 ZE Grou.</text:p>
            <text:p text:style-name="common-al">Bezwaarschriften moeten bevatten: naam en adres, het kenmerk van het betreffende besluit, motivering, datum en ondertekening.</text:p>
            <text:p text:style-name="common-al">Bezwaarschriften kunt u sturen naar: Het college van burgemeester en wethouders van de gemeente De Fryske Marren, Postbus 101, 8500 AC Joure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e Fryske Marren</text:p>
            </table:table-cell>
            <table:table-cell office:value-type="string" table:style-name="header.C">
              <text:p text:style-name="headerright"><text:span text:style-name="nr">Nr. 382257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257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257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Gemeente/DC.creator">De Fryske Marr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De Fryske Marren</meta:user-defined>
    <meta:user-defined meta:name="OVERHEID.Gemeente/OVERHEID.authority">De Fryske Marren</meta:user-defined>
    <meta:user-defined meta:name="OVERHEID.TaxonomieBeleidsagendaDecentraal/OVERHEID.category">Bestuur | Organisatie en beleid</meta:user-defined>
    <meta:user-defined meta:name="OVERHEIDop.ActiviteitOmgevingsvergunning/OVERHEIDop.activiteit">milieu</meta:user-defined>
    <dc:language>nl</dc:language>
    <meta:user-defined meta:name="OVERHEIDop.locatietype/OVERHEIDop.gebiedsmarkering">Adres</meta:user-defined>
    <meta:user-defined meta:name="DC.title">Hollandiastraat 15 te Scharsterbrug: Afwijzing aanvraag en verleend maatwerkvoorschriften geluid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2257</meta:user-defined>
    <meta:user-defined meta:name="OVERHEIDop.GmbID/DC.identifier">gmb-2026-382257</meta:user-defined>
    <meta:user-defined meta:name="OVERHEIDop.versieInformatie"/>
  </office:meta>
</office:document-meta>
</file>