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ijkstraat 50 en Wijkstraat 41A, 9901AT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msdelta een aanvraag ontvangen voor het bouwkundig versterken van de karakteristieke panden op de locatie Dijkstraat 50 en Wijkstraat 41A, 9901AT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22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97</meta:user-defined>
    <meta:user-defined meta:name="DCTERMS.abstract">3 augustus 2026 voor het bouwkundig versterken van de karakteristieke panden op de locatie Dijkstraat 50 en Wijkstraat 41A, 9901AT Appingedam.</meta:user-defined>
    <dc:language>nl</dc:language>
    <meta:user-defined meta:name="OVERHEIDop.locatietype/OVERHEIDop.gebiedsmarkering">Vlak</meta:user-defined>
    <meta:user-defined meta:name="DC.title">Kennisgeving ontvangst aanvraag omgevingsvergunning Dijkstraat 50 en Wijkstraat 41A, 9901AT Appinge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254</meta:user-defined>
    <meta:user-defined meta:name="OVERHEIDop.GmbID/DC.identifier">gmb-2026-382254</meta:user-defined>
    <meta:user-defined meta:name="OVERHEIDop.versieInformatie"/>
  </office:meta>
</office:document-meta>
</file>