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Brouwersgracht 44B 1013G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0-08-2026</text:p>
            <text:p text:style-name="common-al">Zaakadres: Brouwersgracht 44B 1013GW Amsterdam</text:p>
            <text:p text:style-name="common-al">Zaaknummer: Z2026-03493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4930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25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93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Brouwersgracht 44B 1013GW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53</meta:user-defined>
    <meta:user-defined meta:name="OVERHEIDop.GmbID/DC.identifier">gmb-2026-382253</meta:user-defined>
    <meta:user-defined meta:name="OVERHEIDop.versieInformatie"/>
  </office:meta>
</office:document-meta>
</file>