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fluwelen burgwal 20, 30, 32 en Calliopestraat 9, 11, 10 en 23</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en verduurzamen van de woningen Fluwelen Burgwal 20, 30, 32 en Calliopestraat 9, 11, 19 en 23 door het vervangen van de houten kozijnen door kunststof kozijnen aan de voor- en zijgevel </text:p>
            <text:p text:style-name="common-al"/>
            <text:p text:style-name="common-al">Ons kenmerk: VTH2026-51464</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fluwelen burgwal 20, 30, 32 en Calliopestraat 9, 11, 19 en 23</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225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5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5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1464</meta:user-defined>
    <meta:user-defined meta:name="DCTERMS.abstract">het veranderen en verduurzamen van de woningen Fluwelen Burgwal 20, 30, 32 en Calliopestraat 9, 11, 19 en 23 door het vervangen van de houten kozijnen door kunststof kozijnen aan de voor- en zijgevel</meta:user-defined>
    <dc:language>nl</dc:language>
    <meta:user-defined meta:name="OVERHEIDop.locatietype/OVERHEIDop.gebiedsmarkering">Vlak</meta:user-defined>
    <meta:user-defined meta:name="DC.title">Omgevingsvergunning - Beschikking geweigerd, fluwelen burgwal 20, 30, 32 en Calliopestraat 9, 11, 10 en 23</meta:user-defined>
    <meta:user-defined meta:name="OVERHEIDop.datumEindeReactietermijn">2026-09-21</meta:user-defined>
    <meta:user-defined meta:name="OVERHEIDop.terinzageleggingBG">https://www.digitale-inzage.nl/Den%20Haag/dossier/bmGfLmfiKUCwXVIohsVwMw</meta:user-defined>
    <meta:user-defined meta:name="DCTERMS.W3CDTF/DCTERMS.available">2026-08-12</meta:user-defined>
    <meta:user-defined meta:name="DCTERMS.W3CDTF/OVERHEIDop.jaargang">2026</meta:user-defined>
    <meta:user-defined meta:name="OVERHEIDop.publicationIssue">382250</meta:user-defined>
    <meta:user-defined meta:name="OVERHEIDop.GmbID/DC.identifier">gmb-2026-382250</meta:user-defined>
    <meta:user-defined meta:name="OVERHEIDop.versieInformatie"/>
  </office:meta>
</office:document-meta>
</file>