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met herplantplicht, Bergerweg 30, 1862 JV Bergen (NH), het kappen van een conifeer, verzenddatum 10 augustus 2026 (Z2026-000066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22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612</meta:user-defined>
    <meta:user-defined meta:name="DCTERMS.abstract">Bergerweg 30, 1862 JV Bergen (NH), het kappen van een conifeer, verzenddatum 10 augustus 2026 (Z2026-00006612)</meta:user-defined>
    <dc:language>nl</dc:language>
    <meta:user-defined meta:name="OVERHEIDop.locatietype/OVERHEIDop.gebiedsmarkering">Vlak</meta:user-defined>
    <meta:user-defined meta:name="DC.title">Gemeente Bergen, aanvraag omgevingsvergunning (regulier) verleend met herplantplicht, Bergerweg 30, 1862 JV Bergen (NH), het kappen van een conifeer, verzenddatum 10 augustus 2026 (Z2026-00006612)</meta:user-defined>
    <meta:user-defined meta:name="DCTERMS.W3CDTF/DCTERMS.available">2026-08-12</meta:user-defined>
    <meta:user-defined meta:name="DCTERMS.W3CDTF/OVERHEIDop.jaargang">2026</meta:user-defined>
    <meta:user-defined meta:name="OVERHEIDop.publicationIssue">382248</meta:user-defined>
    <meta:user-defined meta:name="OVERHEIDop.GmbID/DC.identifier">gmb-2026-382248</meta:user-defined>
    <meta:user-defined meta:name="OVERHEIDop.versieInformatie"/>
  </office:meta>
</office:document-meta>
</file>