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, melding Besluit activiteiten leefomgeving, De Biezen 1​ te Aarle-Ri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Laarbeek maakt bekend dat er een melding ingevolge het Besluit activiteiten leefomgeving (Bal) is ontvangen.</text:p>
            <text:p text:style-name="common-al">Bedrijf: Verhoeven Loonbedrijf B.V.</text:p>
            <text:p text:style-name="common-al">Locatie: De Biezen 1​ te Aarle-Rixtel</text:p>
            <text:p text:style-name="common-al">Activiteit: MBA Onderhouden en repareren van verbrandingsmotoren, gemotoriseerde voertuigen, vliegtuigen, vaartuigen of werktuigenVoor: Het starten van een milieubelastende activiteit (MBA)Datum melding: 28 juli 2026DSO-verzoeknummer: 2026072801429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OL-2026-000693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8224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aarbee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OL-2026-000693</meta:user-defined>
    <dc:language>nl</dc:language>
    <meta:user-defined meta:name="OVERHEIDop.locatietype/OVERHEIDop.gebiedsmarkering">Adres</meta:user-defined>
    <meta:user-defined meta:name="DC.title">Gemeente Laarbeek, melding Besluit activiteiten leefomgeving, De Biezen 1​ te Aarle-Rixt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47</meta:user-defined>
    <meta:user-defined meta:name="OVERHEIDop.GmbID/DC.identifier">gmb-2026-382247</meta:user-defined>
    <meta:user-defined meta:name="OVERHEIDop.versieInformatie"/>
  </office:meta>
</office:document-meta>
</file>