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erseweg 37 Tijdelijk gebruik gemeentegrond voor container sloopafval aan Veerseweg 37, 4901 ZC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Veerseweg 37, 4901 ZC Oosterhout,</text:span> Veerseweg 37 Tijdelijk gebruik gemeentegrond voor container sloopafval (1102962 ontvangen 09-08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2962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8224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4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2962</meta:user-defined>
    <dc:language>nl</dc:language>
    <meta:user-defined meta:name="OVERHEIDop.locatietype/OVERHEIDop.gebiedsmarkering">Punt</meta:user-defined>
    <meta:user-defined meta:name="DC.title">Aanvraag vergunning voor Veerseweg 37 Tijdelijk gebruik gemeentegrond voor container sloopafval aan Veerseweg 37, 4901 ZC Ooster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2242</meta:user-defined>
    <meta:user-defined meta:name="OVERHEIDop.GmbID/DC.identifier">gmb-2026-382242</meta:user-defined>
    <meta:user-defined meta:name="OVERHEIDop.versieInformatie"/>
  </office:meta>
</office:document-meta>
</file>