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trekking aanvraag omgevingsvergunning voor het wijzigen van de functie bedrijfswoning naar een woonfunctie, Vekenweg 1, 1657 EC Abbekerk (reguliere voorbereidingsprocedure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De aanvrager heeft op 10-08-2026 de aanvraag met zaaknummer CLZ-00000342 voor een omgevingsvergunning voor het wijzigen van de functie bedrijfswoning naar een woonfunctie op het perceel Vekenweg 1, 1657 EC Abbekerk ingetro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edemblik</text:p>
            </table:table-cell>
            <table:table-cell office:value-type="string" table:style-name="header.C">
              <text:p text:style-name="headerright"><text:span text:style-name="nr">Nr. 382241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24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24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Medembli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edemblik</meta:user-defined>
    <meta:user-defined meta:name="OVERHEID.Gemeente/OVERHEID.authority">Medembli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CLZ-00000342</meta:user-defined>
    <dc:language>nl</dc:language>
    <meta:user-defined meta:name="OVERHEIDop.locatietype/OVERHEIDop.gebiedsmarkering">Punt</meta:user-defined>
    <meta:user-defined meta:name="DC.title">Intrekking aanvraag omgevingsvergunning voor het wijzigen van de functie bedrijfswoning naar een woonfunctie, Vekenweg 1, 1657 EC Abbekerk (reguliere voorbereidingsprocedure)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241</meta:user-defined>
    <meta:user-defined meta:name="OVERHEIDop.GmbID/DC.identifier">gmb-2026-382241</meta:user-defined>
    <meta:user-defined meta:name="OVERHEIDop.versieInformatie"/>
  </office:meta>
</office:document-meta>
</file>