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diverse wegen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0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diverse wegen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roduceren van geluidshinder tijdens werkzaamheden 19 t/m 26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30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22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meta:user-defined meta:name="OVERHEIDop.referentienummer">L-26-013409</meta:user-defined>
    <meta:user-defined meta:name="DCTERMS.abstract">het produceren van geluidshinder tijdens werkzaamheden 19 t/m 26 september 2026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DC.title">Besluit (diverse wegen, Woerden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35</meta:user-defined>
    <meta:user-defined meta:name="OVERHEIDop.GmbID/DC.identifier">gmb-2026-382235</meta:user-defined>
    <meta:user-defined meta:name="OVERHEIDop.versieInformatie"/>
  </office:meta>
</office:document-meta>
</file>