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Son en Breugel, melding Besluit activiteiten leefomgeving, Airborneweg 25​​​ te S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n en Breugel​ maakt bekend dat er een melding ingevolge het Besluit activiteiten leefomgeving (Bal) is ontvangen.</text:p>
            <text:p text:style-name="common-al">Bedrijf: BOOMROOIERIJ WEIJTMANS B.V.</text:p>
            <text:p text:style-name="common-al">Locatie: ​Airborneweg 25 te Son​</text:p>
            <text:p text:style-name="common-al">Activiteit: opslaan van diesel en vloeistoffen die niet brandbaar zijn in bovengrondse opslagtanksVoor: het starten van een milieubelastende activiteitDatum melding: 4 mei 2026DSO-verzoeknummer: 2026050401786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8161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822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8161</meta:user-defined>
    <dc:language>nl</dc:language>
    <meta:user-defined meta:name="OVERHEIDop.locatietype/OVERHEIDop.gebiedsmarkering">Adres</meta:user-defined>
    <meta:user-defined meta:name="DC.title">Gemeente ​Son en Breugel, melding Besluit activiteiten leefomgeving, Airborneweg 25​​​ te So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33</meta:user-defined>
    <meta:user-defined meta:name="OVERHEIDop.GmbID/DC.identifier">gmb-2026-382233</meta:user-defined>
    <meta:user-defined meta:name="OVERHEIDop.versieInformatie"/>
  </office:meta>
</office:document-meta>
</file>