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dustrieweg 19 te Lemmer: Melding Milieubelastende activitei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een melding op 17 juli 2026</text:p>
            <text:p text:style-name="common-al">Betreft: Mechanisch bewerken van hout.</text:p>
            <text:p text:style-name="common-al">Locatie: Industrieweg 19 te Lemmer, gemeente De Fryske Marren.</text:p>
            <text:p text:style-name="common-al">Zaaknummer: 2026-FUMO-0123768.</text:p>
            <text:p text:style-name="common-al"/>
            <text:p text:style-name="common-al">Voor deze melding gelden algemene regels.</text:p>
            <text:p text:style-name="common-al">Er staat geen bezwaar- of beroepsprocedure open.</text:p>
            <text:p text:style-name="common-al"/>
            <text:p text:style-name="common-al">Voor inlichtingen neemt u contact op met de FUMO, e-mail <text:a xlink:href="mailto:VSA@fumo.nl" xlink:type="simple">VSA@fumo.nl</text:a>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ondertekening_naam">
            <text:span text:style-name="voornaam"/>
            <text:span text:style-name="achternaam"/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31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31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De Fryske Marr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Industrieweg 19 te Lemmer: Melding Milieubelastende activiteit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31</meta:user-defined>
    <meta:user-defined meta:name="OVERHEIDop.GmbID/DC.identifier">gmb-2026-382231</meta:user-defined>
    <meta:user-defined meta:name="OVERHEIDop.versieInformatie"/>
  </office:meta>
</office:document-meta>
</file>