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verwijderen van het dak van de schuur, Terborgseweg 9, 7038EV Zed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8 augustus 2026 is een melding ontvangen waarvoor geen vergunningsplicht geldt voor de locatie Terborgseweg 9, 7038EV Zeddam. De melding is geregistreerd onder zaaknummer Z2026-00001208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Met dit bericht laat de gemeente Montfer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gemeente@montferland.info of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8222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2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2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ntf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208</meta:user-defined>
    <meta:user-defined meta:name="DCTERMS.abstract">Betreft: melding op locatie Terborgseweg 9, 7038EV Zeddam</meta:user-defined>
    <dc:language>nl</dc:language>
    <meta:user-defined meta:name="OVERHEIDop.locatietype/OVERHEIDop.gebiedsmarkering">Vlak</meta:user-defined>
    <meta:user-defined meta:name="DC.title">Melding het verwijderen van het dak van de schuur, Terborgseweg 9, 7038EV Zed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27</meta:user-defined>
    <meta:user-defined meta:name="OVERHEIDop.GmbID/DC.identifier">gmb-2026-382227</meta:user-defined>
    <meta:user-defined meta:name="OVERHEIDop.versieInformatie"/>
  </office:meta>
</office:document-meta>
</file>