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Schaapstreek 1B 9536PM Ees, het betrekken van het inpandige balkon bij de woning en het aanpassen van het trapga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16940</text:p>
            <text:p text:style-name="common-al"/>
            <text:p text:style-name="common-al">
            <text:span text:style-name="nadrukvet">Ontvangen op:</text:span> 14-07-2026</text:p>
            <text:p text:style-name="common-al"/>
            <text:p text:style-name="common-al">
            <text:span text:style-name="nadrukvet">Locatie:</text:span> Schaapstreek 1B 9536PM Ees</text:p>
            <text:p text:style-name="common-al"/>
            <text:p text:style-name="common-al">
            <text:span text:style-name="nadrukvet">Projectomschrijving:</text:span> het betrekken van het inpandige balkon bij de woning en het aanpassen van het trapgat</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06-08-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8222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2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2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16940</meta:user-defined>
    <meta:user-defined meta:name="DCTERMS.abstract">Schaapstreek 1B te Ees - het betrekken van het inpandige balkon bij de woning en het aanpassen van het trapga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emeente Borger-Odoorn, Schaapstreek 1B 9536PM Ees, het betrekken van het inpandige balkon bij de woning en het aanpassen van het trapgat</meta:user-defined>
    <meta:user-defined meta:name="DCTERMS.W3CDTF/DCTERMS.available">2026-08-12</meta:user-defined>
    <meta:user-defined meta:name="DCTERMS.W3CDTF/OVERHEIDop.jaargang">2026</meta:user-defined>
    <meta:user-defined meta:name="OVERHEIDop.publicationIssue">382222</meta:user-defined>
    <meta:user-defined meta:name="OVERHEIDop.GmbID/DC.identifier">gmb-2026-382222</meta:user-defined>
    <meta:user-defined meta:name="OVERHEIDop.versieInformatie"/>
  </office:meta>
</office:document-meta>
</file>