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 golfplaten, Pastoor Indenstraat 18, 6941DP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melding ontvangen waarvoor geen vergunningsplicht geldt voor de locatie Pastoor Indenstraat 18, 6941DP Didam. De melding is geregistreerd onder zaaknummer Z2026-0000120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22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07</meta:user-defined>
    <meta:user-defined meta:name="DCTERMS.abstract">Betreft: melding op locatie Pastoor Indenstraat 18, 6941DP Didam</meta:user-defined>
    <dc:language>nl</dc:language>
    <meta:user-defined meta:name="OVERHEIDop.locatietype/OVERHEIDop.gebiedsmarkering">Vlak</meta:user-defined>
    <meta:user-defined meta:name="DC.title">Melding het verwijderen van asbest golfplaten, Pastoor Indenstraat 18, 6941DP Di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21</meta:user-defined>
    <meta:user-defined meta:name="OVERHEIDop.GmbID/DC.identifier">gmb-2026-382221</meta:user-defined>
    <meta:user-defined meta:name="OVERHEIDop.versieInformatie"/>
  </office:meta>
</office:document-meta>
</file>