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in- en uitrit) voor het plaatsen van een oprit-tegel - Troelstraweg 16, 9801 KT Zuidhorn, Zuidhorn (ZHN00) F 3094</text:p>
      <text:section text:name="zakelijke-mededeling_id1-3-2" text:style-name="zakelijke-mededeling">
        <text:section text:name="zakelijke-mededeling-tekst_id1-3-2-1" text:style-name="zakelijke-mededeling-tekst">
          <text:section text:name="tekst_id1-3-2-1-1" text:style-name="tekst">
            <text:p text:style-name="common-al">Op 07 augustus 2026 heeft de gemeente Westerkwartier een aanvraag ontvangen voor het plaatsen van een oprit-tegel op locatie Troelstraweg 16, 9801 KT Zuidhorn, Zuidhorn (ZHN00) F 3094. De aanvraag is geregistreerd onder zaaknummer 2026192496. De aanvraag betreft:</text:p>
            <text:p text:style-name="common-al">
            
          </text:p>
            <text:list text:style-name="id1-3-2-1-1-3">
              <text:list-item text:style-override="id1-3-2-1-1-3-1">
                <text:number>•</text:number>
                <text:p text:style-name="al">Uitweg maken, hebben of veranderen of het gebruik daarvan verander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22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92496</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in- en uitrit) voor het plaatsen van een oprit-tegel - Troelstraweg 16, 9801 KT Zuidhorn, Zuidhorn (ZHN00) F 3094</meta:user-defined>
    <meta:user-defined meta:name="DCTERMS.W3CDTF/DCTERMS.available">2026-08-12</meta:user-defined>
    <meta:user-defined meta:name="DCTERMS.W3CDTF/OVERHEIDop.jaargang">2026</meta:user-defined>
    <meta:user-defined meta:name="OVERHEIDop.publicationIssue">382216</meta:user-defined>
    <meta:user-defined meta:name="OVERHEIDop.GmbID/DC.identifier">gmb-2026-382216</meta:user-defined>
    <meta:user-defined meta:name="OVERHEIDop.versieInformatie"/>
  </office:meta>
</office:document-meta>
</file>