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handelsreclame t.b.v. geldautomaat binnen in het pand, Plantsoensingel Midden 2, 7041ZB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plaatsen handelsreclame t.b.v. geldautomaat binnen in het pand op locatie Plantsoensingel Midden 2, 7041ZB 's-Heerenberg. Het betreft de volgende activiteit(en)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205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7 augustus 2026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22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205</meta:user-defined>
    <meta:user-defined meta:name="DCTERMS.abstract">Betreft: aanvraag op locatie Plantsoensingel Midden 2, 7041ZB 's-Heerenberg</meta:user-defined>
    <dc:language>nl</dc:language>
    <meta:user-defined meta:name="OVERHEIDop.locatietype/OVERHEIDop.gebiedsmarkering">Vlak</meta:user-defined>
    <meta:user-defined meta:name="DC.title">Aanvraag vergunning voor het plaatsen handelsreclame t.b.v. geldautomaat binnen in het pand, Plantsoensingel Midden 2, 7041ZB 's-Heerenber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15</meta:user-defined>
    <meta:user-defined meta:name="OVERHEIDop.GmbID/DC.identifier">gmb-2026-382215</meta:user-defined>
    <meta:user-defined meta:name="OVERHEIDop.versieInformatie"/>
  </office:meta>
</office:document-meta>
</file>