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erbouw van het pand tot 3 appartementen(bopa), Stationsweg 5C 2312AS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voor een buitenplanse omgevingsplanactiviteit (Bopa) </text:p>
            <text:p text:style-name="common-al">
            <text:span text:style-name="nadrukvet">Kenmerk:</text:span> Z/26/4005432</text:p>
            <text:p text:style-name="common-al">
            <text:span text:style-name="nadrukvet">Ingekomen:</text:span> 22-06-2026</text:p>
            <text:p text:style-name="common-al">
            <text:span text:style-name="nadrukvet">Datum besluit:</text:span> 07-08-2026</text:p>
            <text:p text:style-name="common-al">
            <text:span text:style-name="nadrukvet">Locatie:</text:span> Stationsweg 5C 2312AS Leiden</text:p>
            <text:p text:style-name="common-al">
            <text:span text:style-name="nadrukvet">Projectomschrijving:</text:span> verbouw van het pand tot 3 appartementen(bopa)</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4005432</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8220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0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0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4005432</meta:user-defined>
    <meta:user-defined meta:name="DCTERMS.abstract">verbouw van het pand tot 3 appartementen(bopa)</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erbouw van het pand tot 3 appartementen(bopa), Stationsweg 5C 2312AS Leiden</meta:user-defined>
    <meta:user-defined meta:name="DCTERMS.W3CDTF/DCTERMS.available">2026-08-20</meta:user-defined>
    <meta:user-defined meta:name="DCTERMS.W3CDTF/OVERHEIDop.jaargang">2026</meta:user-defined>
    <meta:user-defined meta:name="OVERHEIDop.externeBijlage">LEIDEN_202608_GFO_ZAKEN_834405_Samenvatting 003|exb-2026-28503</meta:user-defined>
    <meta:user-defined meta:name="OVERHEIDop.publicationIssue">382207</meta:user-defined>
    <meta:user-defined meta:name="OVERHEIDop.GmbID/DC.identifier">gmb-2026-382207</meta:user-defined>
    <meta:user-defined meta:name="OVERHEIDop.versieInformatie"/>
  </office:meta>
</office:document-meta>
</file>