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gen beslistermijn, oprichten van een loods vlakbij Schoolweg 76A - 76A-A (perceel C14201), Schoolweg 76A 1787AW Julianadorp, Schoolweg 76A-A 1787AW Julianadorp, [Den Helder C 14201 ] Den Helder C 14201</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het verlengen van de beslistermijn van een verzoek voor een omgevingsvergunning met zes weken.</text:span>
          </text:p>
            <text:p text:style-name="common-al">Burgemeester en wethouders van Den Helder maken bekend dat zij voor het volgende verzoek voor een omgevingsvergunning de beslistermijn met zes weken hebben verlengd:</text:p>
            <text:p text:style-name="common-al">Schoolweg 76A 1787AW Julianadorp, Schoolweg 76A-A 1787AW Julianadorp, [Den Helder C 14201 ] Den Helder C 14201 , oprichten van een loods vlakbij Schoolweg 76A - 76A-A (perceel C14201)</text:p>
            <text:p text:style-name="common-al">Verzenddatum: 10-08-2026</text:p>
            <text:p text:style-name="common-al">Nieuwe uiterste beslistermijn: 26-09-2026</text:p>
            <text:p text:style-name="common-al">
            <text:span text:style-name="nadrukvet">Geen bezwaar mogelijk</text:span>
          </text:p>
            <text:p text:style-name="last-al">Ingevolge artikel 6:3 van de Algemene wet bestuursrecht is een beslissing inzake de procedure ter voorbereiding van een besluit niet vatbaar voor bezwaar of beroep, tenzij deze beslissing de belanghebbende los van het voor te bereiden besluit rechtstreeks in zijn belang treft. Behoudens deze uitzondering kan daarom pas tegen de vergunning bezwaar worden ingediend op het moment dat de vergunning verle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220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074</meta:user-defined>
    <meta:user-defined meta:name="DCTERMS.abstract">oprichten van een loods vlakbij Schoolweg 76A - 76A-A (perceel C1420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Den Helder, verlengen beslistermijn, oprichten van een loods vlakbij Schoolweg 76A - 76A-A (perceel C14201), Schoolweg 76A 1787AW Julianadorp, Schoolweg 76A-A 1787AW Julianadorp, [Den Helder C 14201 ] Den Helder C 14201</meta:user-defined>
    <meta:user-defined meta:name="DCTERMS.W3CDTF/DCTERMS.available">2026-08-12</meta:user-defined>
    <meta:user-defined meta:name="DCTERMS.W3CDTF/OVERHEIDop.jaargang">2026</meta:user-defined>
    <meta:user-defined meta:name="OVERHEIDop.publicationIssue">382201</meta:user-defined>
    <meta:user-defined meta:name="OVERHEIDop.GmbID/DC.identifier">gmb-2026-382201</meta:user-defined>
    <meta:user-defined meta:name="OVERHEIDop.versieInformatie"/>
  </office:meta>
</office:document-meta>
</file>