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bruikname gemeentegrond vergunning  Staringlaan  ter hoogte van nummer 1 - Het plaatsen van een afvalcontain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ithoorn hebben onderstaande aanvraag ontvangen:</text:p>
            <text:p text:style-name="common-al">Kenmerk: Z2026-00002357</text:p>
            <text:p text:style-name="common-al">Soort aanvraag: Ingebruikname gemeentegrond vergunning</text:p>
            <text:p text:style-name="common-al">Ontvangstdatum: 7 augustus 2026</text:p>
            <text:p text:style-name="common-al">Omschrijving: Het plaatsen van een afvalcontainer van 14 september t/m 5 oktober 2026</text:p>
            <text:p text:style-name="common-al">Locatie: Staringlaan ter hoogte van nummer 1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821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357</meta:user-defined>
    <meta:user-defined meta:name="DCTERMS.abstract">Aanvraag Ingebruikname gemeentegrond vergunning  Staringlaan 1 - Het plaatsen van een afvalcontainer</meta:user-defined>
    <dc:language>nl</dc:language>
    <meta:user-defined meta:name="OVERHEIDop.locatietype/OVERHEIDop.gebiedsmarkering">Vlak</meta:user-defined>
    <meta:user-defined meta:name="DC.title">Aanvraag Ingebruikname gemeentegrond vergunning  Staringlaan  ter hoogte van nummer 1 - Het plaatsen van een afvalcontain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93</meta:user-defined>
    <meta:user-defined meta:name="OVERHEIDop.GmbID/DC.identifier">gmb-2026-382193</meta:user-defined>
    <meta:user-defined meta:name="OVERHEIDop.versieInformatie"/>
  </office:meta>
</office:document-meta>
</file>